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OnderdeLindenpvbafbi4e4b8e05-5a31-41a2-8cf1-5f02c4a34771.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parkeerverbod Onder de Lin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aaknummer: 5251189</text:p>
            <text:p text:style-name="tussenkopcur">Voornemen:</text:p>
            <text:p text:style-name="common-al">Het college van burgemeester en wethouders heeft het voornemen om een verkeersbesluit te nemen om het parkeren te verbieden aan de zuidzijde van de Onder de Linden in Arnhem, over een lengte van ongeveer 26 m tussen het Noordpad en de bushalte. Hiervoor moet een gele onderbroken streep op de weg worden aangebracht. </text:p>
            <text:p text:style-name="common-al"/>
            <text:p text:style-name="common-al">
            <draw:frame><draw:text-box><text:section text:name="plaatje_id1-3-2-1-1-6-1" text:style-name="plaatje">
              <text:p text:style-name="illustratie_id1-3-2-1-1-6-1-1"><draw:frame draw:style-name="illustratie_id1-3-2-1-1-6-1-1" text:anchor-type="paragraph" svg:width="153mm" svg:height="98.3433962264151mm"><draw:image xlink:href="Pictures/OnderdeLindenpvbafbi4e4b8e05-5a31-41a2-8cf1-5f02c4a34771.jpg" xlink:type="simple"/></draw:frame></text:p>
            </text:section></draw:text-box></draw:frame>
          </text:p>
            <text:p text:style-name="tussenkopcur">Achtergrond en motivatie</text:p>
            <text:p text:style-name="common-al">Lijnbussen worden bij de bereikbaarheid van de bushalte aan de Onder de Linden bij het Noordpad ernstig gehinderd als er auto’s geparkeerd staan aan de zuidzijde van dit deel van de Onder de Linden. Lijnbussen moeten daardoor ook vaak midden op de rijbaan halteren, en dan belemmeren zij de doorgang voor het overige verkeer. Om deze overlast en hinder en aantasting van de functie van de bushalte voorkomen, vinden we het noodzakelijk om het parkeren op dit gedeelte van de Onder de Linden te verbieden.</text:p>
            <text:p text:style-name="common-al"/>
            <text:p text:style-name="tussenkopcur">U kunt tot en met 10 september 2026 uw zienswijze doorgeven</text:p>
            <text:p text:style-name="common-al">U kunt een zienswijze over het voorgenomen besluit doorgeven. Een zienswijze is een reactie waarin u uw mening over het voorgenomen besluit geeft. Uw zienswijze kan invloed hebben op het uiteindelijke besluit. </text:p>
            <text:p text:style-name="common-al">U kunt nog geen bezwaar maken. Dat kan pas als er een besluit is genomen en bekend is gemaakt.</text:p>
            <text:p text:style-name="common-al"/>
            <text:p text:style-name="common-al">Stuur uw zienswijze per voorkeur per email of per brief naar:</text:p>
            <text:p text:style-name="common-al">backoffice-handhaving@arnhem.nl</text:p>
            <text:p text:style-name="common-al">of </text:p>
            <text:p text:style-name="common-al">Het college van burgemeester en wethouders</text:p>
            <text:p text:style-name="common-al">Afdeling VHH</text:p>
            <text:p text:style-name="common-al">Backoffice Handhaving</text:p>
            <text:p text:style-name="common-al">Postbus 9200</text:p>
            <text:p text:style-name="common-al">6800 HA ARNHEM</text:p>
            <text:p text:style-name="common-al"/>
            <text:p text:style-name="last-al">Vermeldt u alstublieft het betreffende zaaknummer: 5251189.</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6-1-1" style:parent-style-name="Standard">
      <style:paragraph-properties style:line-spacing="0mm" style:text-autospace="none" ofo:line-height="0.001cm"/>
    </style:style>
    <style:style style:family="graphic" style:name="illustratie_id1-3-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407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7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7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5.54/xml/MC-DRP-OverigeWegverkeer-Web-ZM.xml</meta:user-defined>
    <meta:user-defined meta:name="OVERHEID.Gemeente/DC.creator">Arnhem</meta:user-defined>
    <meta:user-defined meta:name="OVERHEID.Informatietype/DC.type">officiële publicatie</meta:user-defined>
    <meta:user-defined meta:name="OVERHEIDop.Rubriek/DC.type">verkeersbesluit of -mededeling</meta:user-defined>
    <meta:user-defined meta:name="OVERHEID.Gemeente/DCTERMS.publisher">Arnhem</meta:user-defined>
    <meta:user-defined meta:name="OVERHEID.Gemeente/OVERHEID.authority">Arnhem</meta:user-defined>
    <meta:user-defined meta:name="OVERHEID.TaxonomieBeleidsagendaDecentraal/OVERHEID.category">Verkeer | Organisatie en belei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WM8</meta:user-defined>
    <dc:language>nl</dc:language>
    <meta:user-defined meta:name="OVERHEIDop.locatietype/OVERHEIDop.gebiedsmarkering">Weg</meta:user-defined>
    <meta:user-defined meta:name="DC.title">Voornemen parkeerverbod Onder de Linden</meta:user-defined>
    <meta:user-defined meta:name="DCTERMS.W3CDTF/DCTERMS.available">2026-08-27</meta:user-defined>
    <meta:user-defined meta:name="DCTERMS.W3CDTF/OVERHEIDop.jaargang">2026</meta:user-defined>
    <meta:user-defined meta:name="OVERHEIDop.publicationIssue">404073</meta:user-defined>
    <meta:user-defined meta:name="OVERHEIDop.GmbID/DC.identifier">gmb-2026-404073</meta:user-defined>
    <meta:user-defined meta:name="OVERHEIDop.versieInformatie"/>
  </office:meta>
</office:document-meta>
</file>