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cherplantsoen 1 in Muider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 augustus 2026 heeft de gemeente een aanvraag ontvangen voor het kappen van 2 iepen in de zijtuin van het pand (noodkap) op locatie Kocherplantsoen 1 in Muiderberg. De aanvraag is geregistreerd onder zaaknummer Z2026-00001722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40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Rx.Mission zaak Z2026-00001722</meta:user-defined>
    <meta:user-defined meta:name="DCTERMS.abstract">Betreft: Aanvraag op locatie Kocherplantsoen 1 in Muiderberg</meta:user-defined>
    <dc:language>nl</dc:language>
    <meta:user-defined meta:name="OVERHEIDop.locatietype/OVERHEIDop.gebiedsmarkering">Vlak</meta:user-defined>
    <meta:user-defined meta:name="DC.title">Aanvraag omgevingsvergunning Kocherplantsoen 1 in Muiderbe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72</meta:user-defined>
    <meta:user-defined meta:name="OVERHEIDop.GmbID/DC.identifier">gmb-2026-404072</meta:user-defined>
    <meta:user-defined meta:name="OVERHEIDop.versieInformatie"/>
  </office:meta>
</office:document-meta>
</file>