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ntheffing hogere grenswaarde geluid Bingelhof 1 tm 21 te Stein Z2026-000077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Kennisgeving Wet geluidhinder – Uitgebreide voorbereidingsprocedure Burgemeester en Wethouders van gemeente Stein maken bekend dat het volgende besluit is genomen: Ontwerp hogere waarden besluit Voor: Ontheffing hogere waarde geluid nieuwbouw Steskensstraat Locatie: Bingelhof 1 t/m 21, 6171EZ Stein Zaaknummer: Z2026-00007769 Inzage Het ontwerpbesluit en de bijbehorende stukken liggen ter inzage van 26 augustus tot en met 7 oktober 2026. in het gemeentehuis van Stein, op de gebruikelijke plaats en tijden. U kunt het ontwerpbesluit en de bijbehorende stukken digitaal bekijken via het digitale publicatieblad op officielebekendmakingen.nl. Rechtsbescherming Belanghebbenden kunnen tijdens de inzagetermijn schriftelijk of mondeling zienswijzen inbrengen. Schriftelijke zienswijzen dient u te sturen naar: Burgemeester en wethouders van de gemeente Stein Postbus 15 6170 AA Stein onder vermelding van het zaaknummer. Als u een mondelinge zienswijze naar voren wilt brengen, verzoeken wij u om één week voor einde inzagetermijn telefonisch contact op te nemen. Informatie Omgevingsdienst Zuid-Limburg, telefoon: + 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in</text:p>
            </table:table-cell>
            <table:table-cell office:value-type="string" table:style-name="header.C">
              <text:p text:style-name="headerright"><text:span text:style-name="nr">Nr. 4040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ein</meta:user-defined>
    <meta:user-defined meta:name="OVERHEID.Informatietype/DC.type">officiële publicatie</meta:user-defined>
    <meta:user-defined meta:name="OVERHEID.Gemeente/DCTERMS.publisher">Stein</meta:user-defined>
    <meta:user-defined meta:name="OVERHEID.Gemeente/OVERHEID.authority">Stei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752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DC.title">Ontwerpbesluit ontheffing hogere grenswaarde geluid Bingelhof 1 tm 21 te Stein Z2026-0000776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71</meta:user-defined>
    <meta:user-defined meta:name="OVERHEIDop.GmbID/DC.identifier">gmb-2026-404071</meta:user-defined>
    <meta:user-defined meta:name="OVERHEIDop.versieInformatie"/>
  </office:meta>
</office:document-meta>
</file>