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p 25-08-2026 hebben wij een reguliere omgevingsvergunning verleend voor het bouwen van een werktuigenberging op het adres Twickelerweg 3 7495SE Ambt Delden, [Ambt-Delden G 3163 ]. Deze vergunning staat ingeschreven onder zaaknummer 00001106771.</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aanvraag heeft betrekking op de onderdeel: </text:p>
            <text:list text:style-name="id1-3-2-1-1-3">
              <text:list-item text:style-override="id1-3-2-1-1-3-1">
                <text:number>-</text:number>
                <text:p text:style-name="al"/>
                <text:p text:style-name="al">Omgevingsplanactiviteit bouwwerken</text:p>
              </text:list-item>
            </text:li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 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407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7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6771</meta:user-defined>
    <meta:user-defined meta:name="DCTERMS.abstract">het bouwen van een werktuigenberging</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Op 25-08-2026 hebben wij een reguliere omgevingsvergunning verleend voor het bouwen van een werktuigenberging op het adres Twickelerweg 3 7495SE Ambt Delden, [Ambt-Delden G 3163 ]. Deze vergunning staat ingeschreven onder zaaknummer 00001106771.</meta:user-defined>
    <meta:user-defined meta:name="DCTERMS.W3CDTF/DCTERMS.available">2026-08-27</meta:user-defined>
    <meta:user-defined meta:name="DCTERMS.W3CDTF/OVERHEIDop.jaargang">2026</meta:user-defined>
    <meta:user-defined meta:name="OVERHEIDop.publicationIssue">404070</meta:user-defined>
    <meta:user-defined meta:name="OVERHEIDop.GmbID/DC.identifier">gmb-2026-404070</meta:user-defined>
    <meta:user-defined meta:name="OVERHEIDop.versieInformatie"/>
  </office:meta>
</office:document-meta>
</file>