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een tijdelijke woonunit op de locatie Getekend Gebied  zaaknummer ODR2612192</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het plaatsen van een tijdelijke woonunit aan de Getekend Gebied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4 augustus 2026. De gemeente neemt daarover waarschijnlijk 19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40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van een tijdelijke woonunit op de locatie Getekend Gebied  zaaknummer ODR2612192</meta:user-defined>
    <meta:user-defined meta:name="DCTERMS.W3CDTF/DCTERMS.available">2026-08-27</meta:user-defined>
    <meta:user-defined meta:name="DCTERMS.W3CDTF/OVERHEIDop.jaargang">2026</meta:user-defined>
    <meta:user-defined meta:name="OVERHEIDop.publicationIssue">404068</meta:user-defined>
    <meta:user-defined meta:name="OVERHEIDop.GmbID/DC.identifier">gmb-2026-404068</meta:user-defined>
    <meta:user-defined meta:name="OVERHEIDop.versieInformatie"/>
  </office:meta>
</office:document-meta>
</file>