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het plaatsen van een poort aan de achterzijde van de tuin, aan Pater Eijmardweg 30, 6525RM Nijmegen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jmegen trok het verzoek van 11 augustus 2026 voor een omgevingsvergunning in op verzoek van de aanvrager.</text:p>
            <text:p text:style-name="common-al">Het gaat om een verzoek voor het plaatsen van een poort aan de achterzijde van de tuin aan Pater Eijmardweg 30, 6525RM Nijmegen.</text:p>
            <text:list text:style-name="id1-3-2-1-1-3">
              <text:list-item text:style-override="id1-3-2-1-1-3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niets verandert in uw omgeving. U kunt niet reageren op dit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40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748</meta:user-defined>
    <meta:user-defined meta:name="DCTERMS.abstract">Betreft: Verzoek ingetrokken op locatie Pater Eijmardweg 30, 6525RM Nijmegen	</meta:user-defined>
    <dc:language>nl</dc:language>
    <meta:user-defined meta:name="OVERHEIDop.locatietype/OVERHEIDop.gebiedsmarkering">Vlak</meta:user-defined>
    <meta:user-defined meta:name="DC.title">Intrekking verzoek voor het plaatsen van een poort aan de achterzijde van de tuin, aan Pater Eijmardweg 30, 6525RM Nijme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65</meta:user-defined>
    <meta:user-defined meta:name="OVERHEIDop.GmbID/DC.identifier">gmb-2026-404065</meta:user-defined>
    <meta:user-defined meta:name="OVERHEIDop.versieInformatie"/>
  </office:meta>
</office:document-meta>
</file>