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23624i14a403a5-4d92-4ff9-a5b4-a3357c8defe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 nabij Johan Vermeerstraat 12</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G, nummer 1751 (gedeeltelijk) ter grootte van ca 101 vierkante meter te verkopen aan de eigenaar van de aangrenzende woning aan <text:span text:style-name="nadrukvet">Johan Vermeerstraat 12, 1701KB Heerhugowaard.</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20mm" svg:height="182.8mm"><draw:image xlink:href="Pictures/Schermafbeelding2026-08-25123624i14a403a5-4d92-4ff9-a5b4-a3357c8defef.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06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6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6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Mededeling voornemen tot verkoop snippergroen nabij Johan Vermeerstraat 12</meta:user-defined>
    <meta:user-defined meta:name="DCTERMS.W3CDTF/DCTERMS.available">2026-08-28</meta:user-defined>
    <meta:user-defined meta:name="DCTERMS.W3CDTF/OVERHEIDop.jaargang">2026</meta:user-defined>
    <meta:user-defined meta:name="OVERHEIDop.externeBijlage">Johan Vermeerstraat 12|exb-2026-30247</meta:user-defined>
    <meta:user-defined meta:name="OVERHEIDop.publicationIssue">404060</meta:user-defined>
    <meta:user-defined meta:name="OVERHEIDop.GmbID/DC.identifier">gmb-2026-404060</meta:user-defined>
    <meta:user-defined meta:name="OVERHEIDop.versieInformatie"/>
  </office:meta>
</office:document-meta>
</file>