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Verkeersbesluit Afwaarderen maximumsnelheid Jeltingalaan tussen Het Buitenhof en Jeltingapark te Buitenpost </text:p>
      <text:section text:name="regeling_id1-3-2" text:style-name="regeling">
        <text:section text:name="aanhef_id1-3-2-1" text:style-name="aanhef">
          <text:p text:style-name="aanhef_wie">Burgemeester en Wethouders van Achktarspelen;</text:p>
          <text:section text:name="considerans_id1-3-2-1-2" text:style-name="considerans">
            <text:p text:style-name="tussenkopcur">
            <text:span text:style-name="nadrukvet">Gelet op:</text:span>
          </text:p>
            <text:p text:style-name="considerans.al">De Wegenwet;</text:p>
            <text:p text:style-name="considerans.al">De Wegenverkeerswet 1994 (hierna: WVW 1994);</text:p>
            <text:p text:style-name="considerans.al">Het Reglement verkeersregels en verkeerstekens 1990 (hierna: RVV 1990);</text:p>
            <text:p text:style-name="considerans.al">Het besluit administratieve bepalingen inzake het wegverkeer (hierna: BABW);</text:p>
            <text:p text:style-name="considerans.al">De Uitvoeringsvoorschriften van het Besluit Administratieve Bepalingen inzake het Wegverkeer (hierna: Uitvoeringsvoorschriften BABW);</text:p>
            <text:p text:style-name="considerans.al">Het feit dat de Jeltingalaan in beheer is van de Gemeente Achtkarspelen;</text:p>
            <text:p text:style-name="considerans.al">Het advies van de verkeerscoördinator Noordoost Friesland;</text:p>
            <text:p text:style-name="considerans.al">Artikel 18 van de Wegenverkeerswet 1994 waarin de bevoegdheid tot het nemen van verkeersbesluiten bij het college van burgemeester en wethouders is neergelegd.</text:p>
            <text:p text:style-name="considerans.al">
            <text:span text:style-name="nadrukvet">Overwegende dat:</text:span>
          </text:p>
            <text:p text:style-name="considerans.al">de Jeltingalaan is gecategoriseerd als erftoegangsweg binnen - en gedeeltelijk buiten de bebouwde kom van Buitenpost; </text:p>
            <text:p text:style-name="considerans.al"> op de Jeltingalaan binnen de bebouwde kom een maximumsnelheid geldt van 30 km per uur; </text:p>
            <text:p text:style-name="considerans.al">op de Jeltingalaan buiten de bebouwde kom een maximumsnelheid geldt van 60 km per uur; </text:p>
            <text:p text:style-name="considerans.al">in het raadsvoorstel van 29 januari 2026 door de raad vastgesteld is om het komportaal, inclusief bijbehorende komborden (verkeersborden H1 en H2 van Bijlage 1 van het RVV 1990), te verplaatsen in noordwestelijk richting ter hoogte van het nieuwbouwplan Jeltingapark; </text:p>
            <text:p text:style-name="considerans.al">het aanwijzen van de bebouwde kom een bevoegdheid is van de gemeenteraad, maar het instellen van de geldende maximumsnelheid een bevoegdheid is van het college; </text:p>
            <text:p text:style-name="considerans.al">het verkeersbord H1 de grens van de bebouwde kom aangeeft en binnen de bebouwde kom ingevolge artikel 20 van het RVV 1990 een maximumsnelheid van 50 km per uur geldt, tenzij anders aangegeven;</text:p>
            <text:p text:style-name="considerans.al">met het verplaatsen van het kombord van Buitenpost in noordwestelijke richting er een snelheidsregime ontstaat van 50 km per uur op het weggedeelte tussen Het Buitenhof en het nieuwe kombord ter hoogte van het Jeltingapark; </text:p>
            <text:p text:style-name="considerans.al">het niet wenselijk is op dit weggedeelte een maximumsnelheid van 50 km per uur toe te staan, omdat de weg is gecategoriseerd als erftoegangsweg en de inrichting, functie en het gebruik van de weg aansluiten bij een maximumsnelheid van 30 km per uur;</text:p>
            <text:p text:style-name="considerans.al">het daarom wenselijk is een uniforme 30 km-zone te realiseren door de plaatsing van verkeersbord A1(30) in zonale uitvoering op het komportaal wat aansluit bij de richtlijnen van het CROW en Duurzaam Veilig; </text:p>
            <text:p text:style-name="considerans.al">het kruispunt tussen de Swaddeloane en de Jeltingalaan wordt ingericht als een gelijkwaardig kruispunt wat passend is bij de inrichting van een 30 km-zone; </text:p>
            <text:p text:style-name="considerans.al">voor het plaatsen van verkeerborden A1(30) van Bijlage 1 van het RVV 1990, uitgevoerd in zone, een verkeersbesluit is vereist volgens artikel 9 en 12 van BABW; </text:p>
            <text:p text:style-name="considerans.al">de maatregel, gelet op artikel 2 van de WVW 1994, strekt tot; het verzekeren van de veiligheid op de weg, het beschermen van weggebruikers en passagiers en het voorkomen of beperken van door het verkeer veroorzaakte aantasting van het karakter of van de functie van objecten en gebieden;</text:p>
            <text:p text:style-name="considerans.al">op grond van artikel 24 van het BABW overleg vereist is met de korpschef van de regionale politie, maar dat deze bevoegdheid voor wegen die in het beheer zijn bij de gemeente Achtkarspelen is gemandateerd aan brigadier R. Besselink; </text:p>
            <text:p text:style-name="considerans.al">met brigadier R. Besselink conform artikel 24 van het BABW overleg is gevoerd, waarbij positief is geadviseerd over de voorgenomen maatregel. </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Het college van burgemeester en wethouders van Achtkarspelen besluit om:</text:p>
            <text:list text:style-name="id1-3-2-2-1-2">
              <text:list-item text:style-override="id1-3-2-2-1-2-1">
                <text:number>1.</text:number>
                <text:p text:style-name="al">Op de Jeltingalaan, tussen de nieuwe komgrens ter hoogte van het nieuwbouwplan Jeltingapark en de voormalige komgrens van Buitenpost ter hoogte van Het Buitenhof, een maximumsnelheid van 30 km per uur in te stellen;</text:p>
              </text:list-item>
              <text:list-item text:style-override="id1-3-2-2-1-2-2">
                <text:number>2.</text:number>
                <text:p text:style-name="al">Dit kenbaar te maken door plaatsing van verkeersbord A1 (zone 30) van bijlage 1 van het RVV 1990 op het nieuwe komportaal ter hoogte van het nieuwbouwplan Jeltingapark, zoals aangegeven op de bij dit besluit behorende situatiet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Buitenpost</text:span>
            <text:span text:style-name="datum">25 augustus 2026</text:span>
          </text:p>
          </text:section>
          <text:section text:name="ondertekening_id1-3-2-3-2">
            <text:p>Namens het college van burgemeester en Wethouders van Achtkarspele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egene wiens belang rechtstreeks bij dit besluit betrokken is, kan tegen dit besluit binnen zes weken na bekendmaking van dit besluit een bezwaarschrift indienen bij het college van burgemeester en wethouders, postbus 2, 9285 ZV Buitenpost. Het bezwaarschrift moet worden ondertekend en moet ten minste bevatten;</text:p>
          <text:p text:style-name="bezwaarschrift_al">1. naam en adres van de indiener;</text:p>
          <text:p text:style-name="bezwaarschrift_al">2. de dagtekening;</text:p>
          <text:p text:style-name="bezwaarschrift_al">3. een omschrijving van het besluit waartegen het bezwaar is gericht;</text:p>
          <text:p text:style-name="bezwaarschrift_al">4. de gronden van het bezwaa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405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chtkarspelen</meta:user-defined>
    <meta:user-defined meta:name="OVERHEID.Gemeente/OVERHEID.authority">Achtkarspelen</meta:user-defined>
    <meta:user-defined meta:name="OVERHEID.Informatietype/DC.type">officiële publicatie</meta:user-defined>
    <meta:user-defined meta:name="OVERHEIDop.Rubriek/DC.type">verkeersbesluit of -mededeling</meta:user-defined>
    <meta:user-defined meta:name="OVERHEID.Gemeente/DCTERMS.publisher">Achtkarspe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Achtkarspelen - Verkeersbesluit Afwaarderen maximumsnelheid Jeltingalaan tussen Het Buitenhof en Jeltingapark te Buitenpost - Jeltingalaan Buitenpos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A01zb</meta:user-defined>
    <dc:language>nl</dc:language>
    <meta:user-defined meta:name="OVERHEIDop.locatietype/OVERHEIDop.gebiedsmarkering">Punt</meta:user-defined>
    <meta:user-defined meta:name="DC.title">Verkeersbesluit Afwaarderen maximumsnelheid Jeltingalaan tussen Het Buitenhof en Jeltingapark te Buitenpost</meta:user-defined>
    <meta:user-defined meta:name="DCTERMS.W3CDTF/DCTERMS.available">2026-08-28</meta:user-defined>
    <meta:user-defined meta:name="OVERHEIDop.externeBijlage">Nieuwe locatie komportaal en A1(30zb)|exb-2026-30246</meta:user-defined>
    <meta:user-defined meta:name="DCTERMS.W3CDTF/OVERHEIDop.jaargang">2026</meta:user-defined>
    <meta:user-defined meta:name="OVERHEIDop.publicationIssue">404058</meta:user-defined>
    <meta:user-defined meta:name="OVERHEIDop.GmbID/DC.identifier">gmb-2026-404058</meta:user-defined>
    <meta:user-defined meta:name="OVERHEIDop.versieInformatie"/>
  </office:meta>
</office:document-meta>
</file>