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aanbouw aan de achterkant van de woning, Middelzand 5418 1788HE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Middelzand 5418 1788HE Julianadorp, plaatsen van een aanbouw aan de achterkant van de woning</text:p>
            <text:p text:style-name="common-al">Verzenddatum: 25-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40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7-0003</meta:user-defined>
    <meta:user-defined meta:name="DCTERMS.abstract">plaatsen van een aanbouw aan de achte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aanbouw aan de achterkant van de woning, Middelzand 5418 1788HE Julianadorp</meta:user-defined>
    <meta:user-defined meta:name="DCTERMS.W3CDTF/DCTERMS.available">2026-08-27</meta:user-defined>
    <meta:user-defined meta:name="DCTERMS.W3CDTF/OVERHEIDop.jaargang">2026</meta:user-defined>
    <meta:user-defined meta:name="OVERHEIDop.publicationIssue">404050</meta:user-defined>
    <meta:user-defined meta:name="OVERHEIDop.GmbID/DC.identifier">gmb-2026-404050</meta:user-defined>
    <meta:user-defined meta:name="OVERHEIDop.versieInformatie"/>
  </office:meta>
</office:document-meta>
</file>