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twee spandoeken van 23 augustus 2026 tot en met 13 september 2026 aan Geldropseweg en Bekelaar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Geldropseweg en Bekelaar </text:p>
            <text:p text:style-name="common-al">Verzenddatum besluit : 25 augustus 2026</text:p>
            <text:p text:style-name="common-al">Omschrijving : Plaatsen van twee spandoeken van 23 augustus 2026 t/m 13 september 2026.</text:p>
            <text:p text:style-name="common-al">Zaaknummer : 3809881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809881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plaatsen van twee spandoeken van 23 augustus 2026 tot en met 13 september 2026 aan Geldropseweg en Bekelaar te Mie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48</meta:user-defined>
    <meta:user-defined meta:name="OVERHEIDop.GmbID/DC.identifier">gmb-2026-404048</meta:user-defined>
    <meta:user-defined meta:name="OVERHEIDop.versieInformatie"/>
  </office:meta>
</office:document-meta>
</file>