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vraag airco, Gasthof 16, 6351CM Bocholt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Aanvraag airco' op de locatie Gasthof 16, 6351CM Bocholtz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000548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22 juli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40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48</meta:user-defined>
    <meta:user-defined meta:name="DCTERMS.abstract">Betreft: aanvraag op locatie Gasthof 16, 6351CM Bocholtz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Aanvraag airco, Gasthof 16, 6351CM Bocholtz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38</meta:user-defined>
    <meta:user-defined meta:name="OVERHEIDop.GmbID/DC.identifier">gmb-2026-404038</meta:user-defined>
    <meta:user-defined meta:name="OVERHEIDop.versieInformatie"/>
  </office:meta>
</office:document-meta>
</file>