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ibbestraat 38-H 1079W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kozijnen in de voorgevel en achtergevel op de tweede verdieping</text:p>
            <text:p text:style-name="common-al">Zaakadres: Kribbestraat 38-H 1079WT Amsterdam</text:p>
            <text:p text:style-name="common-al">Datum ontvangst: 18-06-2026</text:p>
            <text:p text:style-name="common-al">Zaaknummer: Z2026-026754</text:p>
            <text:p text:style-name="common-al">DSO-nummer: 20260618002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0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54</meta:user-defined>
    <meta:user-defined meta:name="DCTERMS.abstract">wijzigen van de kozijnen in de voorgevel en achtergevel op de twee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ibbestraat 38-H 1079WT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31</meta:user-defined>
    <meta:user-defined meta:name="OVERHEIDop.GmbID/DC.identifier">gmb-2026-404031</meta:user-defined>
    <meta:user-defined meta:name="OVERHEIDop.versieInformatie"/>
  </office:meta>
</office:document-meta>
</file>