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Brabersweg 23A in Mijnsheeren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een besluit genomen op de aanvraag met zaaknummer Z2026-00002161 voor een omgevingsvergunning op locatie Brabersweg 23A in Mijnsheerenlan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realiseren van een paardenbak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6 okto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40402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161</meta:user-defined>
    <dc:language>nl</dc:language>
    <meta:user-defined meta:name="OVERHEIDop.locatietype/OVERHEIDop.gebiedsmarkering">Vlak</meta:user-defined>
    <meta:user-defined meta:name="DC.title">Kennisgeving besluit op aanvraag omgevingsvergunning Brabersweg 23A in Mijnsheerenla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29</meta:user-defined>
    <meta:user-defined meta:name="OVERHEIDop.GmbID/DC.identifier">gmb-2026-404029</meta:user-defined>
    <meta:user-defined meta:name="OVERHEIDop.versieInformatie"/>
  </office:meta>
</office:document-meta>
</file>