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eethovenstraat 300, Amsterdam - Renovatie kantoorgebouw - CBRE DOF Custodian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inpandig renoveren van het bestaande kantoorgebouw. Het pand wordt terug gebracht naar casco en de installaties en afwerkingen worden vervangen.</text:p>
            <text:p text:style-name="common-al">Aanvrager: CBRE DOF Custodian B.V.</text:p>
            <text:p text:style-name="common-al">Zaaknummer: OD2026-0051958</text:p>
            <text:p text:style-name="common-al">DSO nummer: 2026081300474</text:p>
            <text:p text:style-name="common-al">Ontvangstdatum aanvraag: 13-08-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0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51958</meta:user-defined>
    <meta:user-defined meta:name="DCTERMS.abstract">het renoveren van het kantoorgebouw (WTC Tower 9)</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Beethovenstraat 300, Amsterdam - Renovatie kantoorgebouw - CBRE DOF Custodian B.V.</meta:user-defined>
    <meta:user-defined meta:name="DCTERMS.W3CDTF/DCTERMS.available">2026-08-27</meta:user-defined>
    <meta:user-defined meta:name="DCTERMS.W3CDTF/OVERHEIDop.jaargang">2026</meta:user-defined>
    <meta:user-defined meta:name="OVERHEIDop.publicationIssue">404026</meta:user-defined>
    <meta:user-defined meta:name="OVERHEIDop.GmbID/DC.identifier">gmb-2026-404026</meta:user-defined>
    <meta:user-defined meta:name="OVERHEIDop.versieInformatie"/>
  </office:meta>
</office:document-meta>
</file>