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peningsweekend van het nieuwe clubhuis op 29 augustus 2026 tot en met 30 augustus 2026 aan Sportpark Oudven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Sportpark Oudven</text:p>
            <text:p text:style-name="common-al">Verzenddatum besluit : 25 augustus 2026</text:p>
            <text:p text:style-name="common-al">Omschrijving :  Openingsweekend nieuwe clubhuis van 29 augustus 2026 t/m 30 augustus 2026.</text:p>
            <text:p text:style-name="common-al">Zaaknummer : 3784324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3784324</meta:user-defined>
    <dc:language>nl</dc:language>
    <meta:user-defined meta:name="OVERHEIDop.locatietype/OVERHEIDop.gebiedsmarkering">Adres</meta:user-defined>
    <meta:user-defined meta:name="DC.title">Toestemming voor het Openingsweekend van het nieuwe clubhuis op 29 augustus 2026 tot en met 30 augustus 2026 aan Sportpark Oudven te Mie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23</meta:user-defined>
    <meta:user-defined meta:name="OVERHEIDop.GmbID/DC.identifier">gmb-2026-404023</meta:user-defined>
    <meta:user-defined meta:name="OVERHEIDop.versieInformatie"/>
  </office:meta>
</office:document-meta>
</file>