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leende vergunning voor het plaatsen van een container van vrijdag 28 augustus tot en met dinsdag 1 september 2026 voor Boccherinistraat 25, 1901VB Castricum, verzenddatum 25 augustus 2026 (Z2026-0000732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40402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2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2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7321</meta:user-defined>
    <meta:user-defined meta:name="DCTERMS.abstract">plaatsen container Boccherinistraat 25Boccherinistraat 25, 1901VB Castricum, verzenddatum 24 augustus 2026 (Z2026-00007321)</meta:user-defined>
    <dc:language>nl</dc:language>
    <meta:user-defined meta:name="OVERHEIDop.locatietype/OVERHEIDop.gebiedsmarkering">Punt</meta:user-defined>
    <meta:user-defined meta:name="DC.title">Verleende vergunning voor het plaatsen van een container van vrijdag 28 augustus tot en met dinsdag 1 september 2026 voor Boccherinistraat 25, 1901VB Castricum, verzenddatum 25 augustus 2026 (Z2026-00007321)</meta:user-defined>
    <meta:user-defined meta:name="DCTERMS.W3CDTF/DCTERMS.available">2026-08-27</meta:user-defined>
    <meta:user-defined meta:name="DCTERMS.W3CDTF/OVERHEIDop.jaargang">2026</meta:user-defined>
    <meta:user-defined meta:name="OVERHEIDop.publicationIssue">404022</meta:user-defined>
    <meta:user-defined meta:name="OVERHEIDop.GmbID/DC.identifier">gmb-2026-404022</meta:user-defined>
    <meta:user-defined meta:name="OVERHEIDop.versieInformatie"/>
  </office:meta>
</office:document-meta>
</file>