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21753i15344553-1ed8-4ad1-931a-8890c75883b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Johan Vermeerstraat 12</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G, nummer 1727 (gedeeltelijk) ter grootte van ca 39 vierkante meter te verhuren aan de eigenaar van de aangrenzende woning aan <text:span text:style-name="nadrukvet">Johan Vermeerstraat 12, 1701KB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00mm" svg:height="143.4mm"><draw:image xlink:href="Pictures/Schermafbeelding2026-08-25121753i15344553-1ed8-4ad1-931a-8890c75883b3.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01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1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1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huur snippergroen nabij Johan Vermeerstraat 12</meta:user-defined>
    <meta:user-defined meta:name="DCTERMS.W3CDTF/DCTERMS.available">2026-08-28</meta:user-defined>
    <meta:user-defined meta:name="DCTERMS.W3CDTF/OVERHEIDop.jaargang">2026</meta:user-defined>
    <meta:user-defined meta:name="OVERHEIDop.externeBijlage">Johan Vermeerstraat 12|exb-2026-30245</meta:user-defined>
    <meta:user-defined meta:name="OVERHEIDop.publicationIssue">404017</meta:user-defined>
    <meta:user-defined meta:name="OVERHEIDop.GmbID/DC.identifier">gmb-2026-404017</meta:user-defined>
    <meta:user-defined meta:name="OVERHEIDop.versieInformatie"/>
  </office:meta>
</office:document-meta>
</file>