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 Peedijk 17A, 5556VG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-08-2026 een besluit genomen op de aanvraag voor een omgevingsvergunning met zaaknummer <text:span text:style-name="nadrukvet">199061</text:span>.</text:p>
            <text:p text:style-name="common-al">De zaak betreft locatie Peedijk 17A 5556VG Valkenswaard en heeft de omschrijving "bouwen van een rijhal inclusief 2 groomverblijven (t.b.v. tijdelijk huisvesting grooms/seizoenarbeiders), Peedijk 17A". De vergunning is Verleend.</text:p>
            <text:p text:style-name="common-al">Het besluit betreft de volgende onderdelen: Bouwen.</text:p>
            <text:p text:style-name="common-al">Indien u belanghebbende bent kunt u bezwaar maken tegen dit besluit.</text:p>
            <text:p text:style-name="common-al">De termijn voor het indienen van een bezwaar start op 25-08-2026 en duurt 6 weken. Tijdens deze termijn liggen de stukken ter inzage op het gemeentehuis.</text:p>
            <text:p text:style-name="common-al">U kunt uw bezwaar richten aan het college van burgemeester en wethouders van gemeente Valkenswaard, postbus 10.001, 5550 GA Valkenswaard. Vermeldt u hierbij het hierboven genoemde zaaknummer.</text:p>
            <text:p text:style-name="last-al">U kunt het bezwaarschrift ook digitaal indienen. Ga hiervoor naar www.valkenswaard.nl/bezwaar. Voor het digitaal indienen van een bezwaarschrift moet u wel beschikken over een elektronische handtekening (DigiD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40401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01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061</meta:user-defined>
    <meta:user-defined meta:name="DCTERMS.abstract">bouwen van een rijhal inclusief 2 groomverblijven (t.b.v. tijdelijk huisvesting grooms/seizoenarbeiders), Peedijk 17A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aanvraag omgevingsvergunning Peedijk 17A, 5556VG Valkenswaar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015</meta:user-defined>
    <meta:user-defined meta:name="OVERHEIDop.GmbID/DC.identifier">gmb-2026-404015</meta:user-defined>
    <meta:user-defined meta:name="OVERHEIDop.versieInformatie"/>
  </office:meta>
</office:document-meta>
</file>