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Bikkel Survivalrun in Recreatiegebied De Groene Ster in Leeuwarden (APV-2026-0385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Bikkel Survivalrun in Recreatiegebied De Groene Ster in Leeuwarden. Het evenement is op 4 okto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21 augustus 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40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evenementenvergunning</meta:user-defined>
    <meta:user-defined meta:name="OVERHEIDop.referentienummer">APV-2026-038517</meta:user-defined>
    <dc:language>nl</dc:language>
    <meta:user-defined meta:name="OVERHEIDop.locatietype/OVERHEIDop.gebiedsmarkering">Lijn</meta:user-defined>
    <meta:user-defined meta:name="DC.title">Verleende geluidsontheffing evenement voor Bikkel Survivalrun in Recreatiegebied De Groene Ster in Leeuwarden (APV-2026-038517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11</meta:user-defined>
    <meta:user-defined meta:name="OVERHEIDop.GmbID/DC.identifier">gmb-2026-404011</meta:user-defined>
    <meta:user-defined meta:name="OVERHEIDop.versieInformatie"/>
  </office:meta>
</office:document-meta>
</file>