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boom ivm. ziekte, Kanaaldijk 3, 1486 MG West-Graft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anaaldijk 3, 1486 MG West-Graftdijk<text:span text:style-name="nadrukvet">; </text:span>het kappen van een boom ivm. ziekte</text:p>
            <text:p text:style-name="common-al">
            
          </text:p>
            <text:p text:style-name="common-al">Datum ontvangst: 25-08-2026</text:p>
            <text:p text:style-name="common-al">Zaaknummer: 0000140328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40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3284</meta:user-defined>
    <dc:language>nl</dc:language>
    <meta:user-defined meta:name="OVERHEIDop.locatietype/OVERHEIDop.gebiedsmarkering">Punt</meta:user-defined>
    <meta:user-defined meta:name="DC.title">Omgevingsvergunning aangevraagd: het kappen van een boom ivm. ziekte, Kanaaldijk 3, 1486 MG West-Graftd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08</meta:user-defined>
    <meta:user-defined meta:name="OVERHEIDop.GmbID/DC.identifier">gmb-2026-404008</meta:user-defined>
    <meta:user-defined meta:name="OVERHEIDop.versieInformatie"/>
  </office:meta>
</office:document-meta>
</file>