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een container van 31 augustus tot en met 2 oktober 2026, op de parkeerplaats ter hoogte van Bogerdlaan 10, 1906 XS Limmen, verzenddatum 25 augustus 2026 (Z2026-0000722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40400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0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0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7229</meta:user-defined>
    <meta:user-defined meta:name="DCTERMS.abstract">plaatsen container Bogerdlaan LimmenBogerdlaan Limmen, verzenddatum 24 augustus 2026 (Z2026-00007229)</meta:user-defined>
    <dc:language>nl</dc:language>
    <meta:user-defined meta:name="OVERHEIDop.locatietype/OVERHEIDop.gebiedsmarkering">Punt</meta:user-defined>
    <meta:user-defined meta:name="DC.title">Verleende vergunning voor het plaatsen van een container van 31 augustus tot en met 2 oktober 2026, op de parkeerplaats ter hoogte van Bogerdlaan 10, 1906 XS Limmen, verzenddatum 25 augustus 2026 (Z2026-00007229)</meta:user-defined>
    <meta:user-defined meta:name="DCTERMS.W3CDTF/DCTERMS.available">2026-08-27</meta:user-defined>
    <meta:user-defined meta:name="DCTERMS.W3CDTF/OVERHEIDop.jaargang">2026</meta:user-defined>
    <meta:user-defined meta:name="OVERHEIDop.publicationIssue">404005</meta:user-defined>
    <meta:user-defined meta:name="OVERHEIDop.GmbID/DC.identifier">gmb-2026-404005</meta:user-defined>
    <meta:user-defined meta:name="OVERHEIDop.versieInformatie"/>
  </office:meta>
</office:document-meta>
</file>