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Schotertocht t.h.v. Oosterringweg 46, 8314PV Bant: het aanleggen van een (toegangs)dam en duiker en verwijderen van de 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is een aanvraag om Omgevingsvergunning binnen gekomen voor deze locatie. De aanvraag is geregistreerd onder zaaknummer Z2026-00002706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40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706</meta:user-defined>
    <meta:user-defined meta:name="DCTERMS.abstract">Schotertocht t.h.v. Oosterringweg 46, 8314PV Bant: het aanleggen van een (toegangs)dam en duiker en verwijderen van de bru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Schotertocht t.h.v. Oosterringweg 46, 8314PV Bant: het aanleggen van een (toegangs)dam en duiker en verwijderen van de bru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04</meta:user-defined>
    <meta:user-defined meta:name="OVERHEIDop.GmbID/DC.identifier">gmb-2026-404004</meta:user-defined>
    <meta:user-defined meta:name="OVERHEIDop.versieInformatie"/>
  </office:meta>
</office:document-meta>
</file>