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Plesmanlaan 121, Amsterdam - Verlengen instandhoudingstermijn - Stichting Het Nederlands Kanker Instituut-Antoni van Leeuwenhoek Ziekenhui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lengen van de instandhoudingstermijn voor het tijdelijke kantoorgebouw (N-gebouw) met 5 jaar</text:p>
            <text:p text:style-name="common-al">Aanvrager: Stichting Het Nederlands Kanker Instituut-Antoni van Leeuwenhoek Ziekenhuis</text:p>
            <text:p text:style-name="common-al">Zaaknummer: OD2026-0050552</text:p>
            <text:p text:style-name="common-al">DSO nummer: 2026072301481</text:p>
            <text:p text:style-name="common-al">Ontvangstdatum aanvraag: 23-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39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0552</meta:user-defined>
    <meta:user-defined meta:name="DCTERMS.abstract">het verlengen van de instandhoudingstermijn voor het tijdelijke kantoorgebouw (N-gebouw) met 5 jaar</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Plesmanlaan 121, Amsterdam - Verlengen instandhoudingstermijn - Stichting Het Nederlands Kanker Instituut-Antoni van Leeuwenhoek Ziekenhuis</meta:user-defined>
    <meta:user-defined meta:name="DCTERMS.W3CDTF/DCTERMS.available">2026-08-27</meta:user-defined>
    <meta:user-defined meta:name="DCTERMS.W3CDTF/OVERHEIDop.jaargang">2026</meta:user-defined>
    <meta:user-defined meta:name="OVERHEIDop.publicationIssue">403998</meta:user-defined>
    <meta:user-defined meta:name="OVERHEIDop.GmbID/DC.identifier">gmb-2026-403998</meta:user-defined>
    <meta:user-defined meta:name="OVERHEIDop.versieInformatie"/>
  </office:meta>
</office:document-meta>
</file>