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Scheepstimmerdijk 57, 4301LS Zierikzee    - verwijderen van een schuur en plaatsen fietsenberging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verwijderen van een schuur en plaatsen fietsenbergingZaaknummer: 1728223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40398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8746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Scheepstimmerdijk 57, 4301LS Zierikzee    - verwijderen van een schuur en plaatsen fietsenbergingAanvraa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89</meta:user-defined>
    <meta:user-defined meta:name="OVERHEIDop.GmbID/DC.identifier">gmb-2026-403989</meta:user-defined>
    <meta:user-defined meta:name="OVERHEIDop.versieInformatie"/>
  </office:meta>
</office:document-meta>
</file>