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Amundsenstraat 5, 5554P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8-2026 een besluit genomen op de aanvraag voor een omgevingsvergunning met zaaknummer <text:span text:style-name="nadrukvet">512597</text:span>.</text:p>
            <text:p text:style-name="common-al">De zaak betreft locatie Amundsenstraat 5 5554PA Valkenswaard en heeft de omschrijving "Kappen boom, 3x coniferen, t.h.v. Amundsenstraat 5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5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39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597</meta:user-defined>
    <meta:user-defined meta:name="DCTERMS.abstract">Kappen boom, 3x coniferen, t.h.v. Amundsenstraat 5</meta:user-defined>
    <dc:language>nl</dc:language>
    <meta:user-defined meta:name="OVERHEIDop.locatietype/OVERHEIDop.gebiedsmarkering">Vlak</meta:user-defined>
    <meta:user-defined meta:name="DC.title">Besluit aanvraag omgevingsvergunning Amundsenstraat 5, 5554PA Valkenswa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81</meta:user-defined>
    <meta:user-defined meta:name="OVERHEIDop.GmbID/DC.identifier">gmb-2026-403981</meta:user-defined>
    <meta:user-defined meta:name="OVERHEIDop.versieInformatie"/>
  </office:meta>
</office:document-meta>
</file>