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Eugénie Prévinaireweg 14, Nieuw-Vennep - Plaatsen tijdelijke zeecontainer - Protestantse gemeente De Rank te Nieuw-Vennep</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oor maximaal 5 jaar plaatsen van een zeecontainer op eigen terrein ten behoeve van eigen opslag en ook goederen van de Voedselbank</text:p>
            <text:p text:style-name="common-al">Aanvrager: Protestantse gemeente De Rank te Nieuw-Vennep</text:p>
            <text:p text:style-name="common-al">Zaaknummer: OD2026-0049147</text:p>
            <text:p text:style-name="common-al">DSO nummer: 2026072801606</text:p>
            <text:p text:style-name="common-al">Ontvangstdatum aanvraag: 28-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39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9147</meta:user-defined>
    <meta:user-defined meta:name="DCTERMS.abstract">het voor maximaal 5 jaar plaatsen van een zeecontainer</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Eugénie Prévinaireweg 14, Nieuw-Vennep - Plaatsen tijdelijke zeecontainer - Protestantse gemeente De Rank te Nieuw-Vennep</meta:user-defined>
    <meta:user-defined meta:name="DCTERMS.W3CDTF/DCTERMS.available">2026-08-27</meta:user-defined>
    <meta:user-defined meta:name="DCTERMS.W3CDTF/OVERHEIDop.jaargang">2026</meta:user-defined>
    <meta:user-defined meta:name="OVERHEIDop.publicationIssue">403978</meta:user-defined>
    <meta:user-defined meta:name="OVERHEIDop.GmbID/DC.identifier">gmb-2026-403978</meta:user-defined>
    <meta:user-defined meta:name="OVERHEIDop.versieInformatie"/>
  </office:meta>
</office:document-meta>
</file>