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Buiten behandeling laten aanvraag omgevingsvergunning, het bouwen van een steiger in de Ringvaart, Datum verzonden: 25-08-2026, DSO-nummer: 2026052500217, Zaaknummer: 039413402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39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402156</meta:user-defined>
    <meta:user-defined meta:name="DCTERMS.abstract">het bouwen van een steiger in de Ringvaart</meta:user-defined>
    <dc:language>nl</dc:language>
    <meta:user-defined meta:name="OVERHEIDop.locatietype/OVERHEIDop.gebiedsmarkering">Vlak</meta:user-defined>
    <meta:user-defined meta:name="DC.title">Gemeente Haarlemmermeer, Buiten behandeling laten aanvraag omgevingsvergunning, het bouwen van een steiger in de Ringvaart, Datum verzonden: 25-08-2026, DSO-nummer: 2026052500217, Zaaknummer: 03941340215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74</meta:user-defined>
    <meta:user-defined meta:name="OVERHEIDop.GmbID/DC.identifier">gmb-2026-403974</meta:user-defined>
    <meta:user-defined meta:name="OVERHEIDop.versieInformatie"/>
  </office:meta>
</office:document-meta>
</file>