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havenfeesten d.d. 26-09-2026 nabij De Kamp 7a in Well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 Alcoholwet) voor havenfeesten d.d. 26-09-2026 </text:p>
            <text:p text:style-name="common-al">· Besluitdatum: 25 augustus 2026</text:p>
            <text:p text:style-name="common-al">· Locatie: De Kamp 7a, 5855EG Well L</text:p>
            <text:p text:style-name="common-al">· Zaaknummer: Z2026-00000623</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4039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623</meta:user-defined>
    <meta:user-defined meta:name="DCTERMS.abstract">Tapontheffing ( Alcoholwet) verleend voor de havenfeesten d.d. 26-09-2026 nabij De Kamp 7a in Well L.</meta:user-defined>
    <dc:language>nl</dc:language>
    <meta:user-defined meta:name="OVERHEIDop.locatietype/OVERHEIDop.gebiedsmarkering">Punt</meta:user-defined>
    <meta:user-defined meta:name="DC.title">APV-ontheffing verleend voor een Tapontheffing ( Alcoholwet), havenfeesten d.d. 26-09-2026 nabij De Kamp 7a in Well L.</meta:user-defined>
    <meta:user-defined meta:name="DCTERMS.W3CDTF/DCTERMS.available">2026-08-27</meta:user-defined>
    <meta:user-defined meta:name="DCTERMS.W3CDTF/OVERHEIDop.jaargang">2026</meta:user-defined>
    <meta:user-defined meta:name="OVERHEIDop.publicationIssue">403970</meta:user-defined>
    <meta:user-defined meta:name="OVERHEIDop.GmbID/DC.identifier">gmb-2026-403970</meta:user-defined>
    <meta:user-defined meta:name="OVERHEIDop.versieInformatie"/>
  </office:meta>
</office:document-meta>
</file>