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het vervangen van een bestaande onverharde pad locatie Bronpad te Dronge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 het vervangen van een bestaande onverharde pad locatie Bronpad te Drongelen (1959161229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4-08-2026. De gemeente neemt daarover waarschijnlijk voor 19-10-2026 een besluit. I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ia de website van de gemeente Altena kunt u een informatieverzoek indienen om de 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40396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6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6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59161229</meta:user-defined>
    <meta:user-defined meta:name="DCTERMS.abstract">het vervangen van een bestaande onverharde pad</meta:user-defined>
    <dc:language>nl</dc:language>
    <meta:user-defined meta:name="OVERHEIDop.locatietype/OVERHEIDop.gebiedsmarkering">Vlak</meta:user-defined>
    <meta:user-defined meta:name="DC.title">Gemeente Altena - Aanvraag vergunning voor het vervangen van een bestaande onverharde pad locatie Bronpad te Drongel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69</meta:user-defined>
    <meta:user-defined meta:name="OVERHEIDop.GmbID/DC.identifier">gmb-2026-403969</meta:user-defined>
    <meta:user-defined meta:name="OVERHEIDop.versieInformatie"/>
  </office:meta>
</office:document-meta>
</file>