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transparante en wegschuifbare balkonbeglazing - Lobeliuslaan 242 2341PL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Lobeliuslaan 242 2341PL Oegstgeest - het plaatsen van transparante en wegschuifbare balkonbeglazing (25-08-2026/ Z/26/244517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4039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4517</meta:user-defined>
    <meta:user-defined meta:name="DCTERMS.abstract">het plaatsen van transparante en wegschuifbare balkonbeglaz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transparante en wegschuifbare balkonbeglazing - Lobeliuslaan 242 2341PL Oegstge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68</meta:user-defined>
    <meta:user-defined meta:name="OVERHEIDop.GmbID/DC.identifier">gmb-2026-403968</meta:user-defined>
    <meta:user-defined meta:name="OVERHEIDop.versieInformatie"/>
  </office:meta>
</office:document-meta>
</file>