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Markenburg 149, Hoofddorp - Vernieuwen van pui - Altera Retail Custodia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het gevelbeeld door het vernieuwen van de pui</text:p>
            <text:p text:style-name="common-al">Aanvrager: Altera Retail Custodian B.V.</text:p>
            <text:p text:style-name="common-al">Zaaknummer: OD2026-0048389</text:p>
            <text:p text:style-name="common-al">DSO nummer: 2026072400924</text:p>
            <text:p text:style-name="common-al">Ontvangstdatum aanvraag: 24-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39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OD2026-0048389</meta:user-defined>
    <meta:user-defined meta:name="DCTERMS.abstract">het wijzigen van het gevelbeeld door het vernieuwen van de pui</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Markenburg 149, Hoofddorp - Vernieuwen van pui - Altera Retail Custodian B.V.</meta:user-defined>
    <meta:user-defined meta:name="DCTERMS.W3CDTF/DCTERMS.available">2026-08-27</meta:user-defined>
    <meta:user-defined meta:name="DCTERMS.W3CDTF/OVERHEIDop.jaargang">2026</meta:user-defined>
    <meta:user-defined meta:name="OVERHEIDop.publicationIssue">403960</meta:user-defined>
    <meta:user-defined meta:name="OVERHEIDop.GmbID/DC.identifier">gmb-2026-403960</meta:user-defined>
    <meta:user-defined meta:name="OVERHEIDop.versieInformatie"/>
  </office:meta>
</office:document-meta>
</file>