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Naast Polderdijk 27 sectie G nr 304 in Maas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1992 voor een omgevingsvergunning op locatie Naast Polderdijk 27 sectie G nr 304 in Maasdam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vervangen van de bestaande vijzelgemaal Sint Anthoniepolder 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395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5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992</meta:user-defined>
    <dc:language>nl</dc:language>
    <meta:user-defined meta:name="OVERHEIDop.locatietype/OVERHEIDop.gebiedsmarkering">Vlak</meta:user-defined>
    <meta:user-defined meta:name="DC.title">Kennisgeving besluit op aanvraag omgevingsvergunning Naast Polderdijk 27 sectie G nr 304 in Maas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57</meta:user-defined>
    <meta:user-defined meta:name="OVERHEIDop.GmbID/DC.identifier">gmb-2026-403957</meta:user-defined>
    <meta:user-defined meta:name="OVERHEIDop.versieInformatie"/>
  </office:meta>
</office:document-meta>
</file>