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ijlhoff 43-3 1082E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airco buitenunit op de dakkapel</text:p>
            <text:p text:style-name="common-al">Zaakadres: Sijlhoff 43-3 1082ER Amsterdam</text:p>
            <text:p text:style-name="common-al">Datum ontvangst: 17-08-2026</text:p>
            <text:p text:style-name="common-al">Zaaknummer: Z2026-036525</text:p>
            <text:p text:style-name="common-al">DSO-nummer: 202608170095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95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6525</meta:user-defined>
    <meta:user-defined meta:name="DCTERMS.abstract">plaatsen van een airco buitenunit op de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ijlhoff 43-3 1082ER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53</meta:user-defined>
    <meta:user-defined meta:name="OVERHEIDop.GmbID/DC.identifier">gmb-2026-403953</meta:user-defined>
    <meta:user-defined meta:name="OVERHEIDop.versieInformatie"/>
  </office:meta>
</office:document-meta>
</file>