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erwijderen van asbest en renovatie van het dak van de woning, Stationsweg 7, 7151BN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is een melding ontvangen waarvoor geen vergunningsplicht geldt voor de locatie Stationsweg 7, 7151 BN Eibergen. De melding is geregistreerd onder zaaknummer Z2026-00001501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0394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501</meta:user-defined>
    <meta:user-defined meta:name="DCTERMS.abstract">Betreft: Melding op locatie Stationsweg 7, 7151BN Eibergen</meta:user-defined>
    <dc:language>nl</dc:language>
    <meta:user-defined meta:name="OVERHEIDop.locatietype/OVERHEIDop.gebiedsmarkering">Vlak</meta:user-defined>
    <meta:user-defined meta:name="DC.title">Melding Verwijderen van asbest en renovatie van het dak van de woning, Stationsweg 7, 7151BN Eiberg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49</meta:user-defined>
    <meta:user-defined meta:name="OVERHEIDop.GmbID/DC.identifier">gmb-2026-403949</meta:user-defined>
    <meta:user-defined meta:name="OVERHEIDop.versieInformatie"/>
  </office:meta>
</office:document-meta>
</file>