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oekovenseweg 2, 5085 ES 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bouwen van een vleesvarkensstal en een loods, Koekovenseweg 2, 5085 ES Es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oekovenseweg 2, 5085 ES Es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bouwen van een vleesvarkensstal en een loods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4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541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9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54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Koekovenseweg 2, 5085 ES Es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47</meta:user-defined>
    <meta:user-defined meta:name="OVERHEIDop.GmbID/DC.identifier">gmb-2026-403947</meta:user-defined>
    <meta:user-defined meta:name="OVERHEIDop.versieInformatie"/>
  </office:meta>
</office:document-meta>
</file>