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nieuw kozijn aan Oosterstraat 13 2611TT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osterstraat 13 2611TT Delft | het plaatsen van een nieuw kozijn | 25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902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394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4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4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902</meta:user-defined>
    <meta:user-defined meta:name="DCTERMS.abstract">Vergunning kozijn/raam aanvra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plaatsen van een nieuw kozijn aan Oosterstraat 13 2611TT Delf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42</meta:user-defined>
    <meta:user-defined meta:name="OVERHEIDop.GmbID/DC.identifier">gmb-2026-403942</meta:user-defined>
    <meta:user-defined meta:name="OVERHEIDop.versieInformatie"/>
  </office:meta>
</office:document-meta>
</file>