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tijdelijk plaatsen van 20 driehoeksborden ter aankondiging van Zpannend Zernike - op diverse locaties in de gemeente Westerkwart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augustus 2026 een besluit genomen op de aanvraag met zaaknummer 2026191916 voor het tijdelijk plaatsen van 20 driehoeksborden van 25 september t/m 5 oktober 2026 ter aankondiging van Zpannend Zernike op diverse locaties in de gemeente Westerkwartier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39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1916</meta:user-defined>
    <dc:language>nl</dc:language>
    <meta:user-defined meta:name="OVERHEIDop.locatietype/OVERHEIDop.gebiedsmarkering">Punt</meta:user-defined>
    <meta:user-defined meta:name="DC.title">Besluit op aanvraag: Vergunning APV - Het tijdelijk plaatsen van 20 driehoeksborden ter aankondiging van Zpannend Zernike - op diverse locaties in de gemeente Westerkwarti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40</meta:user-defined>
    <meta:user-defined meta:name="OVERHEIDop.GmbID/DC.identifier">gmb-2026-403940</meta:user-defined>
    <meta:user-defined meta:name="OVERHEIDop.versieInformatie"/>
  </office:meta>
</office:document-meta>
</file>