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Cornelis de Wittstraat 51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een besluit genomen op de aanvraag met zaaknummer Z2026-00001941 voor een omgevingsvergunning op locatie Cornelis de Wittstraat 51 in Numans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een overkapping in de achtertui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6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393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941</meta:user-defined>
    <dc:language>nl</dc:language>
    <meta:user-defined meta:name="OVERHEIDop.locatietype/OVERHEIDop.gebiedsmarkering">Vlak</meta:user-defined>
    <meta:user-defined meta:name="DC.title">Kennisgeving besluit op aanvraag omgevingsvergunning Cornelis de Wittstraat 51 in Numansdor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39</meta:user-defined>
    <meta:user-defined meta:name="OVERHEIDop.GmbID/DC.identifier">gmb-2026-403939</meta:user-defined>
    <meta:user-defined meta:name="OVERHEIDop.versieInformatie"/>
  </office:meta>
</office:document-meta>
</file>