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neeuwploegstraat 1A Schiphol - Plaatsen constructieve wand - Schiphol Nederland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constructieve wand in kunstwerk 3</text:p>
            <text:p text:style-name="common-al">Aanvrager: Schiphol Nederland B.V.</text:p>
            <text:p text:style-name="common-al">Zaaknummer: OD2026-0045997</text:p>
            <text:p text:style-name="common-al">DSO nummer: 2026071301816</text:p>
            <text:p text:style-name="common-al">Ontvangstdatum aanvraag: 13-07-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40393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3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5997</meta:user-defined>
    <meta:user-defined meta:name="DCTERMS.abstract">het plaatsen van een constructieve wand in kunstwerk 3</meta:user-defined>
    <dc:language>nl</dc:language>
    <meta:user-defined meta:name="OVERHEIDop.locatietype/OVERHEIDop.gebiedsmarkering">Vlak</meta:user-defined>
    <meta:user-defined meta:name="DC.title">Aanvraag vergunning ontvangen - Sneeuwploegstraat 1A Schiphol - Plaatsen constructieve wand - Schiphol Nederland B.V.</meta:user-defined>
    <meta:user-defined meta:name="DCTERMS.W3CDTF/DCTERMS.available">2026-08-27</meta:user-defined>
    <meta:user-defined meta:name="DCTERMS.W3CDTF/OVERHEIDop.jaargang">2026</meta:user-defined>
    <meta:user-defined meta:name="OVERHEIDop.publicationIssue">403938</meta:user-defined>
    <meta:user-defined meta:name="OVERHEIDop.GmbID/DC.identifier">gmb-2026-403938</meta:user-defined>
    <meta:user-defined meta:name="OVERHEIDop.versieInformatie"/>
  </office:meta>
</office:document-meta>
</file>