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aan van Clingendael 82, 2597 C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rojectnummer: 1173-2609, Het uitvoeren van wegwerkzaamheden van 01-09-2026 t/m 24-12-2026, ter hoogte van locatie Laan van Clingendael 82 op de locatie Laan van Clingendael 82, 2597 CE 's-Gravenhage </text:p>
            <text:p text:style-name="common-al">
            
          </text:p>
            <text:p text:style-name="common-al">Ons kenmerk: VTH2026-61440</text:p>
            <text:p text:style-name="common-al">
            
          </text:p>
            <text:p text:style-name="common-al">Categorie: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text:p>
            <text:p text:style-name="common-al">Laan van Clingendael 82, 2597 CE 's-Gravenhage</text:p>
            <text:p text:style-name="common-al">
            
          </text:p>
            <text:p text:style-name="common-al">
            <text:span text:style-name="nadrukvet">
              <text:span text:style-name="nadrukcur">Datum bekendmaking besluit:</text:span>
            </text:span>
          </text:p>
            <text:p text:style-name="common-al">27-08-2026</text:p>
            <text:p text:style-name="common-al">
            
          </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om kabels aan te leggen. En om verkeersmaatregelen te nemen (volgens bijgevoegde tekeningen, in bijlage 3).</text:p>
            <text:p text:style-name="common-al">
            
          </text:p>
            <text:p text:style-name="common-al">•	Werkzaamheden: het aanleggen van kabels voor de openbare verlichting</text:p>
            <text:p text:style-name="common-al">•	Locatie: Laan van Clingendael ter hoogte van huisnummer 82 in Den Haag.  </text:p>
            <text:p text:style-name="common-al">•	Geldig van: 1 september 2026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4 juli 2026 voor advies voorgelegd aan onderstaande partijen.</text:p>
            <text:p text:style-name="common-al">
            
          </text:p>
            <text:p text:style-name="common-al">Advies wegbeheerder van het stadsdeel Haagse Hout</text:p>
            <text:p text:style-name="common-al">In het advies van 18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onder groot werk.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Bewoners en bedrijven in kennis stellen van de werkzaamheden middels een bewonersbrief. Er moet eerst een algemene brief verstuurd worden, en daarna 2 weken van tevoren per straat een brief bezorgen met de melding van de werkzaamheden.</text:p>
            <text:p text:style-name="common-al">•	Oversteken van straten dienen per straat overlegd/afgestemd te worden met de brandweer en HMS in verband met de bereikbaarheid van de woningen en afvalinzameling. Contactgegevens, Brandweer: [geanonimiseerd]</text:p>
            <text:p text:style-name="common-al">•	De oversteken dienen door middel van bestaande mantelbuizen te worden uitgevoerd en het asfalt dient gesloten te blijven. Wanneer dit niet kan, moet dit overlegd worden met de wegbeheerder.</text:p>
            <text:p text:style-name="common-al">•	Klinkerbestrating door een gecertificeerde stratenmaker laten uitvoeren.</text:p>
            <text:p text:style-name="common-al">•	Wanneer er veel bestrating vooraf geconstateerd slecht, kapot of ongelijk is, moet dit van tevoren gemeld worden bij de wegbeheerder.  Er moet gezorgd worden voor een nette afgewerkte bestrating.</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9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1440</meta:user-defined>
    <meta:user-defined meta:name="DCTERMS.abstract">Projectnummer: 1173-2609, Het uitvoeren van wegwerkzaamheden van 01-09-2026 t/m 24-12-2026, ter hoogte van locatie Laan van Clingendael 82</meta:user-defined>
    <dc:language>nl</dc:language>
    <meta:user-defined meta:name="OVERHEIDop.locatietype/OVERHEIDop.gebiedsmarkering">Punt</meta:user-defined>
    <meta:user-defined meta:name="DC.title">APV Vergunning - Besluiten, Laan van Clingendael 82, 2597 CE 's-Gravenhage</meta:user-defined>
    <meta:user-defined meta:name="OVERHEIDop.datumEindeReactietermijn">2026-10-06</meta:user-defined>
    <meta:user-defined meta:name="OVERHEIDop.terinzageleggingBG">https://www.digitale-inzage.nl/Den%20Haag/dossier/Vi_cUNmxZUmY3FIZ3wrAzA</meta:user-defined>
    <meta:user-defined meta:name="DCTERMS.W3CDTF/DCTERMS.available">2026-08-27</meta:user-defined>
    <meta:user-defined meta:name="DCTERMS.W3CDTF/OVERHEIDop.jaargang">2026</meta:user-defined>
    <meta:user-defined meta:name="OVERHEIDop.publicationIssue">403936</meta:user-defined>
    <meta:user-defined meta:name="OVERHEIDop.GmbID/DC.identifier">gmb-2026-403936</meta:user-defined>
    <meta:user-defined meta:name="OVERHEIDop.versieInformatie"/>
  </office:meta>
</office:document-meta>
</file>