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plaatsen van tijdelijke klaslokalen De Vlindertuin aan Rochetstraat 4 Voort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6W2001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24 augustus 2026. De gemeente Barneveld neemt daarover waarschijnlijk binnen 8 weken na 24 augustus 2026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40392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2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2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plaatsen van tijdelijke klaslokalen De Vlindertuin aan Rochetstraat 4 Voorthuiz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25</meta:user-defined>
    <meta:user-defined meta:name="OVERHEIDop.GmbID/DC.identifier">gmb-2026-403925</meta:user-defined>
    <meta:user-defined meta:name="OVERHEIDop.versieInformatie"/>
  </office:meta>
</office:document-meta>
</file>