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Wilhelminalaan 17 Hoevelaken, het wijzigen van de reeds verleende vergun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2000</text:p>
            <text:p text:style-name="common-al">Ontvangen op 24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4039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Wilhelminalaan 17 Hoevelaken, het wijzigen van de reeds verleende vergunning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23</meta:user-defined>
    <meta:user-defined meta:name="OVERHEIDop.GmbID/DC.identifier">gmb-2026-403923</meta:user-defined>
    <meta:user-defined meta:name="OVERHEIDop.versieInformatie"/>
  </office:meta>
</office:document-meta>
</file>