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een draagmuur tussen woonkamer en keuken laten plaatsen aan Parkstraat 15, 3743 ED Ba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arn heeft op 22-08-2026 een aanvraag voor een omgevingsvergunning ontvangen. De vergunning is aangevraagd voor een draagmuur tussen woonkamer en keuken laten plaatsen aan Parkstraat 15, 3743 ED Baar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Baarn u weten dat er misschien iets verandert in uw omgeving.</text:p>
            <text:p text:style-name="last-al">Als een besluit wordt genomen op de aanvraag, publiceert de gemeente Baarn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n</text:p>
            </table:table-cell>
            <table:table-cell office:value-type="string" table:style-name="header.C">
              <text:p text:style-name="headerright"><text:span text:style-name="nr">Nr. 40392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2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2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a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arn</meta:user-defined>
    <meta:user-defined meta:name="OVERHEID.Gemeente/OVERHEID.authority">Baa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75808</meta:user-defined>
    <meta:user-defined meta:name="DCTERMS.abstract">een draagmuur tussen woonkamer en keuken laten plaats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een draagmuur tussen woonkamer en keuken laten plaatsen aan Parkstraat 15, 3743 ED Baar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22</meta:user-defined>
    <meta:user-defined meta:name="OVERHEIDop.GmbID/DC.identifier">gmb-2026-403922</meta:user-defined>
    <meta:user-defined meta:name="OVERHEIDop.versieInformatie"/>
  </office:meta>
</office:document-meta>
</file>