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Overhorsterweg 51 A Voorthuizen, het bouwen van een woning (technisch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79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391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Overhorsterweg 51 A Voorthuizen, het bouwen van een woning (technisch)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14</meta:user-defined>
    <meta:user-defined meta:name="OVERHEIDop.GmbID/DC.identifier">gmb-2026-403914</meta:user-defined>
    <meta:user-defined meta:name="OVERHEIDop.versieInformatie"/>
  </office:meta>
</office:document-meta>
</file>