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, Melding, Dwarsgraafweg 6 Kootwijkerbroek, schuur bij woning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1573</text:p>
            <text:p text:style-name="last-al">Over deze melding kunt u informatie krijgen door te bellen met de gemeente Barneveld. Dit kan via het telefoonnummer 14 0342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40391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91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91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Geaccepteerd, Melding, Dwarsgraafweg 6 Kootwijkerbroek, schuur bij woning.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910</meta:user-defined>
    <meta:user-defined meta:name="OVERHEIDop.GmbID/DC.identifier">gmb-2026-403910</meta:user-defined>
    <meta:user-defined meta:name="OVERHEIDop.versieInformatie"/>
  </office:meta>
</office:document-meta>
</file>