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ronkelaarseweg 3 Barneveld, mobiel breken van pui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25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39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ronkelaarseweg 3 Barneveld, mobiel breken van puin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9</meta:user-defined>
    <meta:user-defined meta:name="OVERHEIDop.GmbID/DC.identifier">gmb-2026-403909</meta:user-defined>
    <meta:user-defined meta:name="OVERHEIDop.versieInformatie"/>
  </office:meta>
</office:document-meta>
</file>