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uurtmeesterweg 15 Ede, het verbouwen en verduurzam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4 augustus 2026</text:p>
            <text:p text:style-name="common-al">Zaaknummer 2026W187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9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uurtmeesterweg 15 Ede, het verbouwen en verduurzamen van de won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8</meta:user-defined>
    <meta:user-defined meta:name="OVERHEIDop.GmbID/DC.identifier">gmb-2026-403908</meta:user-defined>
    <meta:user-defined meta:name="OVERHEIDop.versieInformatie"/>
  </office:meta>
</office:document-meta>
</file>