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Smalsteeg 1 Lunteren, het verbouwen van een bijgebouw ten behoeve van mantelzo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76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Smalsteeg 1 Lunteren, het verbouwen van een bijgebouw ten behoeve van mantelzor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4</meta:user-defined>
    <meta:user-defined meta:name="OVERHEIDop.GmbID/DC.identifier">gmb-2026-403904</meta:user-defined>
    <meta:user-defined meta:name="OVERHEIDop.versieInformatie"/>
  </office:meta>
</office:document-meta>
</file>