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Grotestraat 68 Ede, het aanpassen van de indeling op de eerste en tweede verdiep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4 augustus 2026</text:p>
            <text:p text:style-name="common-al">Zaaknummer 2026W112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8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Grotestraat 68 Ede, het aanpassen van de indeling op de eerste en tweede verdiep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97</meta:user-defined>
    <meta:user-defined meta:name="OVERHEIDop.GmbID/DC.identifier">gmb-2026-403897</meta:user-defined>
    <meta:user-defined meta:name="OVERHEIDop.versieInformatie"/>
  </office:meta>
</office:document-meta>
</file>