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26 oktober t/m 20 november 2026 ter hoogte van Gravin van Burenlaan 67, 3818 D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Gravin van Burenlaan 67, 3818 DE Amersfoort</text:p>
            <text:p text:style-name="common-al">
            <text:span text:style-name="nadrukvet">Omschrijving:</text:span> 			plaatsen van een container van 26 oktober t/m 20 november 2026</text:p>
            <text:p text:style-name="common-al">
            <text:span text:style-name="nadrukvet">Zaaknummer:</text:span> 			CLZ-APV2026-08-19-2aad5fa7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8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9-2aad5fa7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26 oktober t/m 20 november 2026 ter hoogte van Gravin van Burenlaan 67, 3818 DE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91</meta:user-defined>
    <meta:user-defined meta:name="OVERHEIDop.GmbID/DC.identifier">gmb-2026-403891</meta:user-defined>
    <meta:user-defined meta:name="OVERHEIDop.versieInformatie"/>
  </office:meta>
</office:document-meta>
</file>